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0580000001F7E28E116.png" manifest:media-type="image/png"/>
  <manifest:file-entry manifest:full-path="Pictures/100000000000039D000000294EB81951.png" manifest:media-type="image/png"/>
  <manifest:file-entry manifest:full-path="Pictures/10000000000001A00000028BC58E62B0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Standard" style:font-family-generic="modern" style:font-pitch="fixed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modern" style:font-pitch="fixed"/>
    <style:font-face style:name="Noto Sans" svg:font-family="'Noto Sans'" style:font-family-generic="swiss" style:font-pitch="variable"/>
    <style:font-face style:name="OpenSymbol" svg:font-family="OpenSymbol" style:font-charset="x-symbol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text-properties officeooo:paragraph-rsid="00e7098d"/>
    </style:style>
    <style:style style:name="P2" style:family="paragraph" style:parent-style-name="Text_20_body">
      <style:text-properties fo:language="en" fo:country="US" officeooo:paragraph-rsid="00c9cf7b"/>
    </style:style>
    <style:style style:name="P3" style:family="paragraph" style:parent-style-name="Text_20_body">
      <style:text-properties officeooo:paragraph-rsid="00c9cf7b"/>
    </style:style>
    <style:style style:name="P4" style:family="paragraph" style:parent-style-name="Heading_20_individual_20_tasks">
      <style:text-properties officeooo:paragraph-rsid="006fb715"/>
    </style:style>
    <style:style style:name="P5" style:family="paragraph" style:parent-style-name="Heading_20_individual_20_tasks">
      <style:text-properties fo:language="en" fo:country="US" officeooo:rsid="001bbe32" officeooo:paragraph-rsid="00cbbf4d"/>
    </style:style>
    <style:style style:name="P6" style:family="paragraph" style:parent-style-name="Text_20_body">
      <style:text-properties officeooo:paragraph-rsid="00cd764a"/>
    </style:style>
    <style:style style:name="P7" style:family="paragraph" style:parent-style-name="Heading_20_individual_20_tasks">
      <style:paragraph-properties fo:break-before="page"/>
    </style:style>
    <style:style style:name="P8" style:family="paragraph" style:parent-style-name="Heading_20_individual_20_tasks">
      <style:text-properties fo:language="en" fo:country="US" officeooo:rsid="008a34e8" officeooo:paragraph-rsid="00d0da03"/>
    </style:style>
    <style:style style:name="P9" style:family="paragraph" style:parent-style-name="Text_20_body">
      <style:text-properties officeooo:paragraph-rsid="00d0da03"/>
    </style:style>
    <style:style style:name="P10" style:family="paragraph" style:parent-style-name="Text_20_body">
      <style:text-properties officeooo:paragraph-rsid="00db4bee"/>
    </style:style>
    <style:style style:name="P11" style:family="paragraph" style:parent-style-name="Text_20_body">
      <style:text-properties fo:language="en" fo:country="US" fo:font-style="normal" officeooo:rsid="001bbe32" officeooo:paragraph-rsid="006de98c" style:font-style-asian="normal" style:font-style-complex="normal"/>
    </style:style>
    <style:style style:name="P12" style:family="paragraph" style:parent-style-name="Text_20_body">
      <style:text-properties officeooo:paragraph-rsid="006de98c"/>
    </style:style>
    <style:style style:name="P13" style:family="paragraph" style:parent-style-name="Text_20_body">
      <style:text-properties officeooo:paragraph-rsid="00e65b35"/>
    </style:style>
    <style:style style:name="P14" style:family="paragraph" style:parent-style-name="Text_20_body">
      <style:text-properties officeooo:rsid="00e65b35" officeooo:paragraph-rsid="00e65b35"/>
    </style:style>
    <style:style style:name="P15" style:family="paragraph" style:parent-style-name="Heading_20_individual_20_tasks">
      <style:text-properties fo:language="en" fo:country="US"/>
    </style:style>
    <style:style style:name="P16" style:family="paragraph" style:parent-style-name="Text_20_body" style:list-style-name="L1">
      <style:text-properties officeooo:paragraph-rsid="00bbd991"/>
    </style:style>
    <style:style style:name="P17" style:family="paragraph" style:parent-style-name="Text_20_body" style:list-style-name="L2"/>
    <style:style style:name="T1" style:family="text">
      <style:text-properties fo:language="en" fo:country="US" officeooo:rsid="003dca9b"/>
    </style:style>
    <style:style style:name="T2" style:family="text">
      <style:text-properties fo:language="en" fo:country="US" officeooo:rsid="00c8f27a"/>
    </style:style>
    <style:style style:name="T3" style:family="text">
      <style:text-properties fo:language="en" fo:country="US" officeooo:rsid="00fa0796"/>
    </style:style>
    <style:style style:name="T4" style:family="text">
      <style:text-properties style:text-position="super 58%" fo:language="en" fo:country="US" officeooo:rsid="00385e97"/>
    </style:style>
    <style:style style:name="T5" style:family="text">
      <style:text-properties fo:language="en" fo:country="US" fo:font-style="normal" officeooo:rsid="0024f32a" style:font-style-asian="normal" style:font-style-complex="normal"/>
    </style:style>
    <style:style style:name="T6" style:family="text">
      <style:text-properties fo:language="en" fo:country="US" fo:font-style="normal" officeooo:rsid="00320c4d" style:font-style-asian="normal" style:font-style-complex="normal"/>
    </style:style>
    <style:style style:name="T7" style:family="text">
      <style:text-properties fo:language="en" fo:country="US" fo:font-style="normal" officeooo:rsid="005932ea" style:font-style-asian="normal" style:font-style-complex="normal"/>
    </style:style>
    <style:style style:name="T8" style:family="text">
      <style:text-properties fo:language="en" fo:country="US" fo:font-style="normal" officeooo:rsid="005aadb8" style:font-style-asian="normal" style:font-style-complex="normal"/>
    </style:style>
    <style:style style:name="T9" style:family="text">
      <style:text-properties fo:language="en" fo:country="US" fo:font-style="normal" officeooo:rsid="0033bf90" style:font-style-asian="normal" style:font-style-complex="normal"/>
    </style:style>
    <style:style style:name="T10" style:family="text">
      <style:text-properties fo:language="en" fo:country="US"/>
    </style:style>
    <style:style style:name="T11" style:family="text">
      <style:text-properties fo:language="en" fo:country="US" officeooo:rsid="0033bf90"/>
    </style:style>
    <style:style style:name="T12" style:family="text">
      <style:text-properties fo:language="en" fo:country="US" officeooo:rsid="00c9cf7b"/>
    </style:style>
    <style:style style:name="T13" style:family="text">
      <style:text-properties officeooo:rsid="00991490"/>
    </style:style>
    <style:style style:name="T14" style:family="text">
      <style:text-properties officeooo:rsid="00ec9a39"/>
    </style:style>
    <style:style style:name="T15" style:family="text">
      <style:text-properties text:display="none"/>
    </style:style>
    <style:style style:name="T16" style:family="text">
      <style:text-properties officeooo:rsid="00c59034"/>
    </style:style>
    <style:style style:name="T17" style:family="text">
      <style:text-properties fo:language="en" fo:country="US" officeooo:rsid="003559f2"/>
    </style:style>
    <style:style style:name="T18" style:family="text">
      <style:text-properties officeooo:rsid="00cd764a"/>
    </style:style>
    <style:style style:name="T19" style:family="text">
      <style:text-properties fo:language="en" fo:country="US" officeooo:rsid="00cd764a"/>
    </style:style>
    <style:style style:name="T20" style:family="text">
      <style:text-properties fo:language="en" fo:country="US" officeooo:rsid="00d3bc01"/>
    </style:style>
    <style:style style:name="T21" style:family="text">
      <style:text-properties fo:language="en" fo:country="US" officeooo:rsid="00f8c33e"/>
    </style:style>
    <style:style style:name="T22" style:family="text">
      <style:text-properties fo:language="en" fo:country="US" officeooo:rsid="00cf5ed7"/>
    </style:style>
    <style:style style:name="T23" style:family="text">
      <style:text-properties officeooo:rsid="00d8d22f"/>
    </style:style>
    <style:style style:name="T24" style:family="text">
      <style:text-properties fo:language="en" fo:country="US" fo:font-style="normal" style:font-style-asian="normal" style:font-style-complex="normal"/>
    </style:style>
    <style:style style:name="T25" style:family="text">
      <style:text-properties fo:language="en" fo:country="US" officeooo:rsid="00e01bf8"/>
    </style:style>
    <style:style style:name="T26" style:family="text">
      <style:text-properties fo:language="en" fo:country="US" officeooo:rsid="00e852a1"/>
    </style:style>
    <style:style style:name="T27" style:family="text">
      <style:text-properties fo:language="en" fo:country="US" officeooo:rsid="00f5d26a"/>
    </style:style>
    <style:style style:name="T28" style:family="text">
      <style:text-properties officeooo:rsid="009b9d27"/>
    </style:style>
    <style:style style:name="T29" style:family="text">
      <style:text-properties fo:language="en" fo:country="US" fo:font-style="normal" officeooo:rsid="001a23ab" style:font-style-asian="normal" style:font-style-complex="normal"/>
    </style:style>
    <style:style style:name="T30" style:family="text">
      <style:text-properties fo:language="en" fo:country="US" fo:font-style="normal" officeooo:rsid="001bbe32" style:font-style-asian="normal" style:font-style-complex="normal"/>
    </style:style>
    <style:style style:name="T31" style:family="text">
      <style:text-properties fo:language="en" fo:country="US" fo:font-style="normal" officeooo:rsid="009b9d27" style:font-style-asian="normal" style:font-style-complex="normal"/>
    </style:style>
    <style:style style:name="T32" style:family="text">
      <style:text-properties fo:language="en" fo:country="US" fo:font-style="normal" officeooo:rsid="00e456cb" style:font-style-asian="normal" style:font-style-complex="normal"/>
    </style:style>
    <style:style style:name="T33" style:family="text">
      <style:text-properties fo:language="en" fo:country="US" fo:font-style="normal" officeooo:rsid="003f7807" style:font-style-asian="normal" style:font-style-complex="normal"/>
    </style:style>
    <style:style style:name="T34" style:family="text">
      <style:text-properties fo:language="en" fo:country="US" fo:font-style="normal" officeooo:rsid="003848c2" style:font-style-asian="normal" style:font-style-complex="normal"/>
    </style:style>
    <style:style style:name="T35" style:family="text">
      <style:text-properties fo:language="en" fo:country="US" fo:font-style="normal" officeooo:rsid="00394116" style:font-style-asian="normal" style:font-style-complex="normal"/>
    </style:style>
    <style:style style:name="T36" style:family="text">
      <style:text-properties officeooo:rsid="00e65b35"/>
    </style:style>
    <style:style style:name="T37" style:family="text">
      <style:text-properties officeooo:rsid="009401d3"/>
    </style:style>
    <style:style style:name="T38" style:family="text">
      <style:text-properties fo:font-family="Arial" style:font-family-generic="swiss" fo:font-size="13.3000001907349pt" fo:language="en" fo:country="US" fo:font-style="italic" fo:font-weight="bold" officeooo:rsid="00e6dd5b" style:font-name-asian="Microsoft YaHei" style:font-size-asian="13.3000001907349pt" style:font-style-asian="italic" style:font-weight-asian="bold" style:font-name-complex="Mangal1" style:font-size-complex="13.3000001907349pt" style:font-style-complex="italic" style:font-weight-complex="bold"/>
    </style:style>
    <style:style style:name="fr1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Frame">
      <style:graphic-properties fo:margin-left="0.199cm" fo:margin-right="0cm" fo:margin-top="0cm" fo:margin-bottom="0cm" style:run-through="foreground" style:wrap="left" style:number-wrapped-paragraphs="no-limit" style:vertical-pos="top" style:vertical-rel="paragraph" style:horizontal-pos="right" style:horizontal-rel="paragraph" fo:padding="0cm" fo:border="none" draw:wrap-influence-on-position="once-concurrent" loext:allow-overlap="true"/>
    </style:style>
    <style:style style:name="fr3" style:family="graphic" style:parent-style-name="Graphics">
      <style:graphic-properties fo:margin-left="0cm" fo:margin-right="0cm" fo:margin-top="0cm" fo:margin-bottom="0cm" style:run-through="foreground" style:wrap="none" style:vertical-pos="top" style:vertical-rel="baseline" style:horizontal-pos="center" style:horizontal-rel="paragraph-content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 loext:rel-width-rel="paragraph"/>
    </style:style>
    <style:style style:name="fr4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Überschrift_20_Aufgaben">Assignment - Working with Styles</text:p>
      <text:p text:style-name="P1"><text:span text:style-name="T1">For the task "format with </text:span><text:span text:style-name="T2">style</text:span><text:span text:style-name="T1">s" an already written "</text:span><text:span text:style-name="T3">P</text:span><text:span text:style-name="T1">rotocol </text:span><text:span text:style-name="T2">model</text:span><text:span text:style-name="T1"> school"</text:span><text:span text:style-name="T4">1)</text:span><text:span text:style-name="T1"> is used for an </text:span><text:span text:style-name="T2">total</text:span><text:span text:style-name="T1"> teacher conference. To do this, you create, change and assign styles. With the help of </text:span><text:span text:style-name="T2">styles</text:span><text:span text:style-name="T1">, it is shown how the protocol can be quickly shaped in order to look good. </text:span><text:span text:style-name="Citation"><text:span text:style-name="T5">To do this, open the file "Proto</text:span></text:span><text:span text:style-name="Citation"><text:span text:style-name="T6">c</text:span></text:span><text:span text:style-name="Citation"><text:span text:style-name="T5">ol </text:span></text:span><text:span text:style-name="Citation"><text:span text:style-name="T7">m</text:span></text:span><text:span text:style-name="Citation"><text:span text:style-name="T6">odel school"</text:span></text:span><text:span text:style-name="Citation"><text:span text:style-name="T5">. </text:span></text:span><text:span text:style-name="Citation"><text:span text:style-name="T8">The</text:span></text:span><text:span text:style-name="Citation"><text:span text:style-name="T5">re </text:span></text:span><text:span text:style-name="Citation"><text:span text:style-name="T8">in </text:span></text:span><text:span text:style-name="Citation"><text:span text:style-name="T5">the toolbar "</text:span></text:span><text:span text:style-name="Citation"><text:span text:style-name="T8">Formatting" is showing the Format style</text:span></text:span><text:span text:style-name="Citation"><text:span text:style-name="T5"> "</text:span></text:span><text:span text:style-name="Citation"><text:span text:style-name="T9">Default Style</text:span></text:span><text:span text:style-name="Citation"><text:span text:style-name="T5">"</text:span></text:span><text:span text:style-name="Citation"><text:span text:style-name="T8">:</text:span></text:span></text:p>
      <text:p text:style-name="P2"><draw:frame draw:style-name="fr1" draw:name="Image1" text:anchor-type="as-char" svg:width="17cm" svg:height="0.753cm" draw:z-index="0"><draw:image xlink:href="Pictures/100000000000039D000000294EB81951.png" xlink:type="simple" xlink:show="embed" xlink:actuate="onLoad" draw:mime-type="image/png"/></draw:frame></text:p>
      <text:p text:style-name="P3"><text:span text:style-name="T10">"</text:span><text:span text:style-name="T11">Default Style</text:span><text:span text:style-name="T10">" means that the text has the "</text:span><text:span text:style-name="T11">Default</text:span><text:span text:style-name="T10">" style. You will now change that.</text:span><text:span text:style-name="T12"> </text:span>For this <text:span text:style-name="T13">you</text:span> first create the new format <text:span text:style-name="T14">style</text:span>s:</text:p>
      <text:p text:style-name="P4"><draw:frame draw:style-name="fr2" draw:name="Frame1" text:anchor-type="paragraph" svg:width="5.001cm" draw:z-index="1"><draw:text-box fo:min-height="7.819cm"><text:p text:style-name="Caption"><draw:frame draw:style-name="fr3" draw:name="Image2" text:anchor-type="as-char" svg:width="5.001cm" style:rel-width="100%" svg:height="7.819cm" style:rel-height="scale" draw:z-index="2"><draw:image xlink:href="Pictures/10000000000001A00000028BC58E62B0.png" xlink:type="simple" xlink:show="embed" xlink:actuate="onLoad" draw:mime-type="image/png"/></draw:frame><text:span text:style-name="T15"><text:line-break/></text:span>Si<text:span text:style-name="T16">d</text:span>ebar</text:p></draw:text-box></draw:frame><text:span text:style-name="_5f_Hinweis"><text:span text:style-name="T17">A</text:span></text:span><text:span text:style-name="_5f_Hinweis"><text:span text:style-name="T10">nnotation</text:span></text:span></text:p>
      <text:p text:style-name="Text_20_body">For the following tasks (Part 1 to 7), you need an overview of the styles in the sidebar that you receive via <text:span text:style-name="T17">Menu </text:span><text:span text:style-name="_5f_Menü"><text:span text:style-name="T10">View &gt; Sidebar</text:span></text:span><text:span text:style-name="T10"> or </text:span><text:span text:style-name="_5f_Tastatur"><text:span text:style-name="T10">F11</text:span></text:span><text:span text:style-name="T10">.</text:span></text:p>
      <text:p text:style-name="P5">First remove all hard line breaks and delete the "direct formatting". </text:p>
      <text:p text:style-name="P6">Remove all <text:span text:style-name="T18">direct </text:span><text:span text:style-name="T10">respectively</text:span> hard line breaks, <text:span text:style-name="T10">they are unnecessary as empty lines between the paragraphs, since the spacing between the paragraphs are specified by the style</text:span><text:span text:style-name="T19">s</text:span><text:span text:style-name="T10">. In the Menu click </text:span><text:span text:style-name="_5f_Menü"><text:span text:style-name="T10">Edit &gt; Select All</text:span></text:span><text:span text:style-name="T10">. Then click in the Menu </text:span><text:span text:style-name="_5f_Menü"><text:span text:style-name="T10">Format&gt;Clear Direct Formatting</text:span></text:span><text:span text:style-name="T10"> or with the keys </text:span><text:span text:style-name="_5f_Tastatur"><text:span text:style-name="T10">Ctrl</text:span></text:span><text:span text:style-name="T10">+</text:span><text:span text:style-name="_5f_Tastatur"><text:span text:style-name="T10">M</text:span></text:span><text:span text:style-name="T10">.</text:span></text:p>
      <text:p text:style-name="P7">Create style P-<text:span text:style-name="_5f_Ü_20_Blau_20_4">Header</text:span></text:p>
      <text:p text:style-name="Text_20_body"><text:span text:style-name="T10">Right-click on the style "Heading". Click then on </text:span><text:span text:style-name="_5f_Button"><text:span text:style-name="T10">New</text:span></text:span><text:span text:style-name="T10">,</text:span><text:span text:style-name="T20"> </text:span><text:span text:style-name="T10">then on tab "</text:span><text:span text:style-name="T21">General</text:span><text:span text:style-name="T10">" and enter name </text:span><text:span text:style-name="T22">"</text:span><text:span text:style-name="T10">P-</text:span><text:span text:style-name="_5f_Tx_20_Blau_20_4"><text:span text:style-name="T10">Header</text:span></text:span><text:span text:style-name="T22">"</text:span><text:span text:style-name="T10">. </text:span>Give the new style the properties the header should receive:</text:p>
      <text:p text:style-name="Text_20_body"><text:span text:style-name="T10">Font: </text:span><text:span text:style-name="_5f_Hervor_20_-_20_Hellblau_20_4"><text:span text:style-name="T10">Arial</text:span></text:span></text:p>
      <text:p text:style-name="Text_20_body"><text:span text:style-name="T10">Fontsize: </text:span><text:span text:style-name="_5f_Hervor_20_-_20_Hellblau_20_4"><text:span text:style-name="T10">14 pt</text:span></text:span></text:p>
      <text:p text:style-name="Text_20_body"><text:span text:style-name="T10">Fontstyle: </text:span><text:span text:style-name="_5f_Hervor_20_-_20_Hellblau_20_4"><text:span text:style-name="T10">bold</text:span></text:span></text:p>
      <text:p text:style-name="Text_20_body"><text:span text:style-name="T10">Font colour: </text:span><text:span text:style-name="_5f_Hervor_20_-_20_Hellblau_20_4"><text:span text:style-name="T10">black</text:span></text:span></text:p>
      <text:p text:style-name="Text_20_body"><text:span text:style-name="T10">Spacing: Above paragraph </text:span><text:span text:style-name="_5f_Hervor_20_-_20_Hellblau_20_4"><text:span text:style-name="T10">0,0 cm</text:span></text:span><text:span text:style-name="T10"> and Below paragraph </text:span><text:span text:style-name="_5f_Hervor_20_-_20_Hellblau_20_4"><text:span text:style-name="T10">0,3 cm</text:span></text:span><text:span text:style-name="T10">. Click </text:span><text:span text:style-name="_5f_Button"><text:span text:style-name="T10">OK</text:span></text:span><text:span text:style-name="T10">.</text:span></text:p>
      <text:p text:style-name="P8">Assign the format of the header protocol to the heading </text:p>
      <text:p text:style-name="P9">Mark the header. Double-click on the style "<text:span text:style-name="_5f_Tx_20_Blau_20_4">P_Header</text:span>".</text:p>
      <text:p text:style-name="Heading_20_individual_20_tasks">Create style <text:span text:style-name="_5f_Ü_20_Blau_20_4">P-IA</text:span></text:p>
      <text:p text:style-name="Text_20_body"><text:span text:style-name="T20">R</text:span><text:span text:style-name="T10">ght-click on "Heading", then on </text:span><text:span text:style-name="_5f_Button"><text:span text:style-name="T10">New</text:span></text:span><text:span text:style-name="T10">, then on tab "</text:span><text:span text:style-name="T21">General</text:span><text:span text:style-name="T10">" and enter name </text:span><text:span text:style-name="T20">"</text:span><text:span text:style-name="_5f_Tx_20_Blau_20_4"><text:span text:style-name="T10">P-IA</text:span></text:span><text:span text:style-name="T20">". </text:span><text:span text:style-name="T10">Specify in style the properties that should be included for the agenda items:</text:span></text:p>
      <text:p text:style-name="Text_20_body">Font: <text:span text:style-name="_5f_Hervor_20_-_20_Hellblau_20_4">Arial</text:span></text:p>
      <text:p text:style-name="Text_20_body"><text:span text:style-name="T10">Fontsize: </text:span><text:span text:style-name="_5f_Hervor_20_-_20_Hellblau_20_4">14 pt</text:span></text:p>
      <text:p text:style-name="Text_20_body"><text:span text:style-name="T10">Fontstyle: </text:span><text:span text:style-name="_5f_Hervor_20_-_20_Hellblau_20_4">regular</text:span></text:p>
      <text:p text:style-name="Text_20_body"><text:span text:style-name="T10">Font colour: </text:span><text:span text:style-name="_5f_Hervor_20_-_20_Hellblau_20_4"><text:span text:style-name="T23">black</text:span></text:span></text:p>
      <text:p text:style-name="Text_20_body">Spacing:<text:span text:style-name="T10"> Above paragraph</text:span> <text:span text:style-name="_5f_Hervor_20_-_20_Hellblau_20_4">0,4 cm</text:span> <text:span text:style-name="T10">and Below paragraph</text:span> <text:span text:style-name="_5f_Hervor_20_-_20_Hellblau_20_4">0,2 cm</text:span>. <text:span text:style-name="T24">Click </text:span><text:span text:style-name="_5f_Button"><text:span text:style-name="T24">OK</text:span></text:span><text:span text:style-name="T24">.</text:span></text:p>
      <text:p text:style-name="Heading_20_individual_20_tasks"><text:span text:style-name="T10">Assign the </text:span><text:span text:style-name="_5f_Ü_20_Blau_20_4"><text:span text:style-name="T10">P_IA</text:span></text:span><text:span text:style-name="T10"> to agenda items</text:span></text:p>
      <text:p text:style-name="Text_20_body"><text:span text:style-name="T10">Mark each items of the agenda. Double-click on the style "</text:span><text:span text:style-name="_5f_Tx_20_Blau_20_4"><text:span text:style-name="T10">P_IA</text:span></text:span><text:span text:style-name="T10">".</text:span></text:p>
      <text:p text:style-name="P7">Create style <text:span text:style-name="_5f_Ü_20_Blau_20_4">P-Text</text:span></text:p>
      <text:p text:style-name="Text_20_body"><text:span text:style-name="T10">Right-click on "Text Body" <text:s/>and choose </text:span><text:span text:style-name="_5f_Button"><text:span text:style-name="T10">New</text:span></text:span><text:span text:style-name="T10">.</text:span> T<text:span text:style-name="T10">hen click on the "Organiser" tab and enter name </text:span><text:span text:style-name="T25">"</text:span><text:span text:style-name="_5f_Tx_20_Blau_20_4"><text:span text:style-name="T10">P-Text</text:span></text:span><text:span text:style-name="T25">".</text:span></text:p>
      <text:p text:style-name="Text_20_body">Font: <text:span text:style-name="_5f_Hervor_20_-_20_Hellblau_20_4">Arial</text:span></text:p>
      <text:p text:style-name="Text_20_body"><text:span text:style-name="T10">Fontsize: </text:span><text:span text:style-name="_5f_Hervor_20_-_20_Hellblau_20_4">11 pt</text:span></text:p>
      <text:p text:style-name="Text_20_body"><text:span text:style-name="T10">Fontstyle: </text:span><text:span text:style-name="_5f_Hervor_20_-_20_Hellblau_20_4">regular</text:span></text:p>
      <text:p text:style-name="Text_20_body">Fontcolour: <text:span text:style-name="_5f_Hervor_20_-_20_Hellblau_20_4">black</text:span></text:p>
      <text:p text:style-name="Text_20_body">Spacing:<text:span text:style-name="T10"> Above paragraph</text:span> <text:span text:style-name="_5f_Hervor_20_-_20_Hellblau_20_4">0.0 cm</text:span> <text:span text:style-name="T10">and Below paragraph</text:span> <text:span text:style-name="_5f_Hervor_20_-_20_Hellblau_20_4">0.2 cm</text:span>.</text:p>
      <text:p text:style-name="P10"><text:span text:style-name="T24">Click </text:span><text:span text:style-name="_5f_Button"><text:span text:style-name="T24">OK</text:span></text:span><text:span text:style-name="T24">.</text:span></text:p>
      <text:p text:style-name="Heading_20_individual_20_tasks"><text:span text:style-name="T10">Assign the </text:span><text:span text:style-name="_5f_Ü_20_Blau_20_4"><text:span text:style-name="T10">P_Text</text:span></text:span><text:span text:style-name="T10"> to the text</text:span></text:p>
      <text:p text:style-name="Text_20_body"><text:span text:style-name="T10">Mark each text. Double-click on the style "</text:span><text:span text:style-name="_5f_Tx_20_Blau_20_4"><text:span text:style-name="T10">P_Text</text:span></text:span><text:span text:style-name="T10">".</text:span></text:p>
      <text:p text:style-name="Heading_20_individual_20_tasks">Modify the style <text:span text:style-name="_5f_Ü_20_Blau_20_4">P-IA</text:span></text:p>
      <text:p text:style-name="Text_20_body"><text:span text:style-name="T10">The style "</text:span><text:span text:style-name="_5f_Tx_20_Blau_20_4"><text:span text:style-name="T10">P-IA</text:span></text:span><text:span text:style-name="T10">" should now be provided with numbers and the font changed to "Light Blue 2</text:span><text:span text:style-name="T26">"</text:span><text:span text:style-name="T10">. Right-click on the style "</text:span><text:span text:style-name="_5f_Tx_20_Blau_20_4"><text:span text:style-name="T10">P-IA</text:span></text:span><text:span text:style-name="T10">". Then select </text:span><text:span text:style-name="_5f_Menü"><text:span text:style-name="T10">Edit Style</text:span></text:span><text:span text:style-name="T10">. Then in the Dialog "Paragraph Style: </text:span><text:span text:style-name="_5f_Tx_20_Blau_20_4"><text:span text:style-name="T10">P_IA</text:span></text:span><text:span text:style-name="T10">" choose the tab </text:span><text:span text:style-name="Variable"><text:span text:style-name="T24">"Outline &amp; Numbering"</text:span></text:span><text:span text:style-name="T24">. </text:span><text:span text:style-name="T10">Select </text:span><text:span text:style-name="_5f_Hervor_20_-_20_Hellblau_20_4"><text:span text:style-name="T10">Numbering 123</text:span></text:span><text:span text:style-name="T10"> under "Enumeration/Numbering / List </text:span><text:span text:style-name="T27">Style</text:span><text:span text:style-name="T10">". In the "Font Effects" tab, select </text:span><text:span text:style-name="_5f_Hervor_20_-_20_Hellblau_20_4"><text:span text:style-name="T10">Light Blue 2</text:span></text:span><text:span text:style-name="T10">.</text:span></text:p>
      <text:p text:style-name="Text_20_body"><text:span text:style-name="T10">As soon as you click </text:span><text:span text:style-name="_5f_Button"><text:span text:style-name="T10">OK</text:span></text:span><text:span text:style-name="T10">, all agenda items are numbered and the font is light blue.</text:span></text:p>
      <text:p text:style-name="P7">Do exercises on your own.</text:p>
      <text:p text:style-name="P11">Try applying alternative values in the <text:span text:style-name="T28">styles.</text:span></text:p>
      <text:p text:style-name="P12"><text:span text:style-name="Variable"><text:span text:style-name="T29">Especially for styles with </text:span></text:span><text:span text:style-name="Variable"><text:span text:style-name="T30">Indents</text:span></text:span><text:span text:style-name="Variable"><text:span text:style-name="T29"> and Spacing - </text:span></text:span><text:span text:style-name="Variable"><text:span text:style-name="T31">Spacing</text:span></text:span><text:span text:style-name="Variable"><text:span text:style-name="T29"> </text:span></text:span><text:span text:style-name="Variable"><text:span text:style-name="T32">"</text:span></text:span><text:span text:style-name="Variable"><text:span text:style-name="T33">Above</text:span></text:span><text:span text:style-name="Variable"><text:span text:style-name="T34"> paragraph</text:span></text:span><text:span text:style-name="Variable"><text:span text:style-name="T32">"</text:span></text:span><text:span text:style-name="T30"> respectively </text:span><text:span text:style-name="T32">"</text:span><text:span text:style-name="T33">B</text:span><text:span text:style-name="T35">elow</text:span><text:span text:style-name="T34"> paragraph</text:span><text:span text:style-name="T32">"</text:span><text:span text:style-name="Variable"><text:span text:style-name="T30">.</text:span></text:span></text:p>
      <text:p text:style-name="Heading_20_individual_20_tasks">Further information</text:p>
      <text:p text:style-name="P13"><text:span text:style-name="T36">The</text:span> <text:span text:style-name="T36">o</text:span>riginal<text:span text:style-name="T36">s</text:span> "Aufgabe_Formatvorlagen" <text:span text:style-name="T36">a</text:span>nd "Protokoll_Übungsdatei"<text:span text:style-name="T36"> </text:span><text:span text:style-name="T10">in German are from the author</text:span> (Lizenz. CC-BY-SA), Ellen Pape, E-Mail: ellenpape@libreoffice.org</text:p>
      <text:p text:style-name="P14">See: https://de.libreoffice.org/get-help/uebungsaufgaben/ Writer-Übungen Teil 1, Arbeiten mit Formatvorlagen</text:p>
      <text:p text:style-name="P15">Description in the wiki and working documents:</text:p>
      <text:p text:style-name="Text_20_body">https://wiki.documentfoundation.org/Videos/Styles_in_Writer</text:p>
      <text:p text:style-name="Text_20_body"/>
      <text:p text:style-name="Text_20_body"><text:span text:style-name="T37">A</text:span>bbreviations:</text:p>
      <text:list text:style-name="L1">
        <text:list-item>
          <text:p text:style-name="P16">P = protocol (Protokoll)</text:p>
        </text:list-item>
        <text:list-item>
          <text:p text:style-name="P16">TC = teachers' conference (Lehrerkonferenz)</text:p>
        </text:list-item>
        <text:list-item>
          <text:p text:style-name="P16">IA = item of the agenda (Tagesordnungspunkt)</text:p>
        </text:list-item>
      </text:list>
      <text:h text:style-name="Heading_20_4" text:outline-level="4"><text:span text:style-name="T10">Names of the </text:span><text:span text:style-name="T38">styles</text:span></text:h>
      <text:list text:style-name="L2">
        <text:list-item>
          <text:p text:style-name="P17"><text:span text:style-name="_5f_Tx_20_Blau_20_4">P_Haeder</text:span><text:tab/>(Protocol Header) (Protokoll-Kopf)</text:p>
        </text:list-item>
        <text:list-item>
          <text:p text:style-name="P17"><text:span text:style-name="_5f_Tx_20_Blau_20_4">P_IA</text:span><text:tab/><text:tab/>(Protocol item of the agenda) (Protokoll-Tagesordnungspunkt)</text:p>
        </text:list-item>
        <text:list-item>
          <text:p text:style-name="P17"><text:span text:style-name="_5f_Tx_20_Blau_20_4"><text:span text:style-name="T10">P_Text</text:span></text:span><text:span text:style-name="T10"><text:tab/>(Protocol text) (Protokoll-Text)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Standard" style:font-family-generic="modern" style:font-pitch="fixed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modern" style:font-pitch="fixed"/>
    <style:font-face style:name="Noto Sans" svg:font-family="'Noto Sans'" style:font-family-generic="swiss" style:font-pitch="variable"/>
    <style:font-face style:name="OpenSymbol" svg:font-family="OpenSymbol" style:font-charset="x-symbol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Noto Sans" fo:font-size="12pt" fo:language="de" fo:country="DE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2cm" style:writing-mode="page"/>
      <style:text-properties style:use-window-font-color="true" loext:opacity="0%" style:font-name="Noto Sans" fo:font-size="12pt" fo:language="de" fo:country="DE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Noto Sans" fo:font-family="'Noto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15cm" style:contextual-spacing="false" fo:line-height="112%"/>
    </style:style>
    <style:style style:name="List" style:family="paragraph" style:parent-style-name="Text_20_body" style:class="list">
      <style:text-properties style:font-name="Noto Sans" fo:font-family="'Noto Sans'" style:font-family-generic="swiss" style:font-pitch="variable"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Noto Sans" fo:font-family="'Noto Sans'" style:font-family-generic="swiss" style:font-pitch="variable"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Noto Sans" fo:font-family="'Noto Sans'" style:font-family-generic="swiss" style:font-pitch="variable" style:font-size-asian="12pt" style:font-name-complex="Mangal" style:font-family-complex="Mang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KopfzeileÜbungen" style:family="paragraph" style:parent-style-name="Header" style:auto-update="true" style:master-page-name="">
      <style:paragraph-properties fo:text-align="center" style:justify-single-word="false" style:page-number="auto"/>
      <style:text-properties fo:font-size="15pt" fo:font-weight="bold" style:font-size-asian="10.5pt"/>
    </style:style>
    <style:style style:name="Überschrift_20_Themen" style:display-name="Überschrift Themen" style:family="paragraph" style:parent-style-name="Heading" style:next-style-name="Text_20_body" style:auto-update="true">
      <style:paragraph-properties fo:margin-top="0.423cm" fo:margin-bottom="0.423cm" style:contextual-spacing="false" fo:text-align="center" style:justify-single-word="false"/>
      <style:text-properties fo:font-size="16pt" fo:font-weight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1pt" style:font-size-asian="10.5pt"/>
    </style:style>
    <style:style style:name="Textkörper_20_Aufgabenaufzählung" style:display-name="Textkörper Aufgabenaufzählung" style:family="paragraph" style:parent-style-name="Text_20_body" style:default-outline-level="1" style:list-style-name="List_20_1" style:master-page-name="">
      <style:paragraph-properties fo:orphans="2" fo:widows="2" style:page-number="auto"/>
      <style:text-properties style:font-size-asian="10.5pt"/>
    </style:style>
    <style:style style:name="Frame_20_contents" style:display-name="Frame contents" style:family="paragraph" style:parent-style-name="Text_20_body" style:class="extra"/>
    <style:style style:name="Heading_20_individual_20_tasks" style:display-name="Heading individual tasks" style:family="paragraph" style:parent-style-name="Heading" style:auto-update="true">
      <style:paragraph-properties fo:margin-top="0.3cm" fo:margin-bottom="0.21cm" style:contextual-spacing="false"/>
      <style:text-properties fo:font-size="13pt" fo:font-style="normal" fo:font-weight="bold" style:font-style-asian="normal" style:font-weight-asian="normal" style:font-style-complex="normal" style:font-weight-complex="normal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text-indent="0cm" style:auto-text-indent="false"/>
    </style:style>
    <style:style style:name="First_20_line_20_indent" style:display-name="First line indent" style:family="paragraph" style:parent-style-name="Text_20_body" style:class="text">
      <style:paragraph-properties fo:margin-left="0cm" fo:margin-right="0cm" fo:text-indent="0.499cm" style:auto-text-indent="false"/>
    </style:style>
    <style:style style:name="Hanging_20_indent" style:display-name="Hanging indent" style:family="paragraph" style:parent-style-name="Text_20_body" style:class="text">
      <style:paragraph-properties fo:margin-left="1cm" fo:margin-right="0cm" fo:text-indent="-0.499cm" style:auto-text-indent="false">
        <style:tab-stops>
          <style:tab-stop style:position="0cm"/>
        </style:tab-stops>
      </style:paragraph-properties>
    </style:style>
    <style:style style:name="Heading_20_4" style:display-name="Heading 4" style:family="paragraph" style:parent-style-name="Heading" style:next-style-name="Text_20_body" style:default-outline-level="4" style:class="chapter">
      <style:paragraph-properties fo:margin-top="0.212cm" fo:margin-bottom="0.212cm" style:contextual-spacing="false"/>
      <style:text-properties fo:font-size="95%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Text" style:family="paragraph" style:parent-style-name="Caption" style:class="extra"/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Table_20_index_20_heading" style:display-name="Table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Table_20_index_20_1" style:display-name="Table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able" style:family="paragraph" style:parent-style-name="Caption" style:class="extra"/>
    <style:style style:name="Index_20_Separator" style:display-name="Index Separator" style:family="paragraph" style:parent-style-name="Index" style:class="index">
      <style:paragraph-properties fo:margin-left="0cm" fo:margin-right="0cm" fo:text-indent="0cm" style:auto-text-indent="false"/>
    </style:style>
    <style:style style:name="Index_20_3" style:display-name="Index 3" style:family="paragraph" style:parent-style-name="Index" style:class="index">
      <style:paragraph-properties fo:margin-left="0.998cm" fo:margin-right="0cm" fo:text-indent="0cm" style:auto-text-indent="false"/>
    </style:style>
    <style:style style:name="Index_20_2" style:display-name="Index 2" style:family="paragraph" style:parent-style-name="Index" style:class="index">
      <style:paragraph-properties fo:margin-left="0.499cm" fo:margin-right="0cm" fo:text-indent="0cm" style:auto-text-indent="false"/>
    </style:style>
    <style:style style:name="Index_20_1" style:display-name="Index 1" style:family="paragraph" style:parent-style-name="Index" style:class="index">
      <style:paragraph-properties fo:margin-left="0cm" fo:margin-right="0cm" fo:text-indent="0cm" style:auto-text-indent="false"/>
    </style:style>
    <style:style style:name="Object_20_index_20_heading" style:display-name="Object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Object_20_index_20_1" style:display-name="Object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Numbering_20_5_20_Cont." style:display-name="Numbering 5 Cont." style:family="paragraph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Numbering_20_5_20_End" style:display-name="Numbering 5 End" style:family="paragraph" style:parent-style-name="List" style:next-style-name="Numbering_20_5" style:class="list">
      <style:paragraph-properties fo:margin-left="3.175cm" fo:margin-right="0cm" fo:margin-top="0cm" fo:margin-bottom="0.423cm" style:contextual-spacing="false" fo:text-indent="-0.635cm" style:auto-text-indent="false"/>
    </style:style>
    <style:style style:name="Numbering_20_5" style:display-name="Numbering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Numbering_20_5_20_Start" style:display-name="Numbering 5 Start" style:family="paragraph" style:parent-style-name="List" style:next-style-name="Numbering_20_5" style:class="list">
      <style:paragraph-properties fo:margin-left="3.175cm" fo:margin-right="0cm" fo:margin-top="0.423cm" fo:margin-bottom="0.212cm" style:contextual-spacing="false" fo:text-indent="-0.635cm" style:auto-text-indent="false"/>
    </style:style>
    <style:style style:name="Numbering_20_4_20_Cont." style:display-name="Numbering 4 Cont." style:family="paragraph" style:parent-style-name="List" style:class="list">
      <style:paragraph-properties fo:margin-left="2.54cm" fo:margin-right="0cm" fo:margin-top="0cm" fo:margin-bottom="0.212cm" style:contextual-spacing="false" fo:text-indent="0cm" style:auto-text-indent="false"/>
    </style:style>
    <style:style style:name="Numbering_20_4_20_End" style:display-name="Numbering 4 End" style:family="paragraph" style:parent-style-name="List" style:next-style-name="Numbering_20_4" style:class="list">
      <style:paragraph-properties fo:margin-left="2.54cm" fo:margin-right="0cm" fo:margin-top="0cm" fo:margin-bottom="0.423cm" style:contextual-spacing="false" fo:text-indent="-0.635cm" style:auto-text-indent="false"/>
    </style:style>
    <style:style style:name="Numbering_20_4" style:display-name="Numbering 4" style:family="paragraph" style:parent-style-name="List" style:class="list">
      <style:paragraph-properties fo:margin-left="2.54cm" fo:margin-right="0cm" fo:margin-top="0cm" fo:margin-bottom="0.212cm" style:contextual-spacing="false" fo:text-indent="-0.635cm" style:auto-text-indent="false"/>
    </style:style>
    <style:style style:name="Numbering_20_4_20_Start" style:display-name="Numbering 4 Start" style:family="paragraph" style:parent-style-name="List" style:next-style-name="Numbering_20_4" style:class="list">
      <style:paragraph-properties fo:margin-left="2.54cm" fo:margin-right="0cm" fo:margin-top="0.423cm" fo:margin-bottom="0.212cm" style:contextual-spacing="false" fo:text-indent="-0.635cm" style:auto-text-indent="false"/>
    </style:style>
    <style:style style:name="Numbering_20_3_20_Cont." style:display-name="Numbering 3 Cont." style:family="paragraph" style:parent-style-name="List" style:class="list">
      <style:paragraph-properties fo:margin-left="1.905cm" fo:margin-right="0cm" fo:margin-top="0cm" fo:margin-bottom="0.212cm" style:contextual-spacing="false" fo:text-indent="0cm" style:auto-text-indent="false"/>
    </style:style>
    <style:style style:name="Numbering_20_3_20_End" style:display-name="Numbering 3 End" style:family="paragraph" style:parent-style-name="List" style:next-style-name="Numbering_20_3" style:class="list">
      <style:paragraph-properties fo:margin-left="1.905cm" fo:margin-right="0cm" fo:margin-top="0cm" fo:margin-bottom="0.423cm" style:contextual-spacing="false" fo:text-indent="-0.635cm" style:auto-text-indent="false"/>
    </style:style>
    <style:style style:name="Numbering_20_3" style:display-name="Numbering 3" style:family="paragraph" style:parent-style-name="List" style:class="list">
      <style:paragraph-properties fo:margin-left="1.905cm" fo:margin-right="0cm" fo:margin-top="0cm" fo:margin-bottom="0.212cm" style:contextual-spacing="false" fo:text-indent="-0.635cm" style:auto-text-indent="false"/>
    </style:style>
    <style:style style:name="Numbering_20_3_20_Start" style:display-name="Numbering 3 Start" style:family="paragraph" style:parent-style-name="List" style:next-style-name="Numbering_20_3" style:class="list">
      <style:paragraph-properties fo:margin-left="1.905cm" fo:margin-right="0cm" fo:margin-top="0.423cm" fo:margin-bottom="0.212cm" style:contextual-spacing="false" fo:text-indent="-0.635cm" style:auto-text-indent="false"/>
    </style:style>
    <style:style style:name="Numbering_20_2_20_Cont." style:display-name="Numbering 2 Cont." style:family="paragraph" style:parent-style-name="List" style:class="list">
      <style:paragraph-properties fo:margin-left="1.27cm" fo:margin-right="0cm" fo:margin-top="0cm" fo:margin-bottom="0.212cm" style:contextual-spacing="false" fo:text-indent="0cm" style:auto-text-indent="false"/>
    </style:style>
    <style:style style:name="Numbering_20_2_20_End" style:display-name="Numbering 2 End" style:family="paragraph" style:parent-style-name="List" style:next-style-name="Numbering_20_2" style:class="list">
      <style:paragraph-properties fo:margin-left="1.27cm" fo:margin-right="0cm" fo:margin-top="0cm" fo:margin-bottom="0.423cm" style:contextual-spacing="false" fo:text-indent="-0.635cm" style:auto-text-indent="false"/>
    </style:style>
    <style:style style:name="Numbering_20_2" style:display-name="Numbering 2" style:family="paragraph" style:parent-style-name="List" style:class="list">
      <style:paragraph-properties fo:margin-left="1.27cm" fo:margin-right="0cm" fo:margin-top="0cm" fo:margin-bottom="0.212cm" style:contextual-spacing="false" fo:text-indent="-0.635cm" style:auto-text-indent="false"/>
    </style:style>
    <style:style style:name="Numbering_20_2_20_Start" style:display-name="Numbering 2 Start" style:family="paragraph" style:parent-style-name="List" style:next-style-name="Numbering_20_2" style:class="list">
      <style:paragraph-properties fo:margin-left="1.27cm" fo:margin-right="0cm" fo:margin-top="0.423cm" fo:margin-bottom="0.212cm" style:contextual-spacing="false" fo:text-indent="-0.635cm" style:auto-text-indent="false"/>
    </style:style>
    <style:style style:name="Numbering_20_1_20_Cont." style:display-name="Numbering 1 Cont." style:family="paragraph" style:parent-style-name="List" style:class="list">
      <style:paragraph-properties fo:margin-left="0.635cm" fo:margin-right="0cm" fo:margin-top="0cm" fo:margin-bottom="0.212cm" style:contextual-spacing="false" fo:text-indent="0cm" style:auto-text-indent="false"/>
    </style:style>
    <style:style style:name="Numbering_20_1_20_End" style:display-name="Numbering 1 End" style:family="paragraph" style:parent-style-name="List" style:next-style-name="Numbering_20_1" style:class="list">
      <style:paragraph-properties fo:margin-left="0.635cm" fo:margin-right="0cm" fo:margin-top="0cm" fo:margin-bottom="0.423cm" style:contextual-spacing="false" fo:text-indent="-0.635cm" style:auto-text-indent="false"/>
    </style:style>
    <style:style style:name="Numbering_20_1" style:display-name="Numbering 1" style:family="paragraph" style:parent-style-name="List" style:class="list">
      <style:paragraph-properties fo:margin-left="0.635cm" fo:margin-right="0cm" fo:margin-top="0cm" fo:margin-bottom="0.212cm" style:contextual-spacing="false" fo:text-indent="-0.635cm" style:auto-text-indent="false"/>
    </style:style>
    <style:style style:name="Numbering_20_1_20_Start" style:display-name="Numbering 1 Start" style:family="paragraph" style:parent-style-name="List" style:next-style-name="Numbering_20_1" style:class="list">
      <style:paragraph-properties fo:margin-left="0.635cm" fo:margin-right="0cm" fo:margin-top="0.423cm" fo:margin-bottom="0.212cm" style:contextual-spacing="false" fo:text-indent="-0.635cm" style:auto-text-indent="false"/>
    </style:style>
    <style:style style:name="Marginalia" style:family="paragraph" style:parent-style-name="Text_20_body" style:class="text">
      <style:paragraph-properties fo:margin-left="4.001cm" fo:margin-right="0cm" fo:text-indent="0cm" style:auto-text-indent="false"/>
    </style:style>
    <style:style style:name="Bibliography_20_Heading" style:display-name="Bibliography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Bibliography_20_1" style:display-name="Bibliography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List_20_Heading" style:display-name="List Heading" style:family="paragraph" style:parent-style-name="Standard" style:next-style-name="List_20_Contents" style:class="html">
      <style:paragraph-properties fo:margin-left="0cm" fo:margin-right="0cm" fo:text-indent="0cm" style:auto-text-indent="false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Header_20_right" style:display-name="Header right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Salutation" style:family="paragraph" style:parent-style-name="Standard" style:class="text">
      <style:paragraph-properties text:number-lines="false" text:line-number="0"/>
    </style:style>
    <style:style style:name="List_20_Indent" style:display-name="List Indent" style:family="paragraph" style:parent-style-name="Text_20_body" style:class="text">
      <style:paragraph-properties fo:margin-left="5.001cm" fo:margin-right="0cm" fo:text-indent="-4.5cm" style:auto-text-indent="false">
        <style:tab-stops>
          <style:tab-stop style:position="0cm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End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Addressee" style:family="paragraph" style:parent-style-name="Standard" style:class="extra">
      <style:paragraph-properties fo:margin-top="0cm" fo:margin-bottom="0.106cm" style:contextual-spacing="false" text:number-lines="false" text:line-number="0"/>
    </style:style>
    <style:style style:name="User_20_Index_20_10" style:display-name="User Index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User_20_Index_20_9" style:display-name="User Index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8" style:display-name="User Index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7" style:display-name="User Index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6" style:display-name="User Index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5" style:display-name="User Index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4" style:display-name="User Index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3" style:display-name="User Index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2" style:display-name="User Index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1" style:display-name="User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List_20_5_20_Cont." style:display-name="List 5 Cont." style:family="paragraph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List_20_5_20_End" style:display-name="List 5 End" style:family="paragraph" style:parent-style-name="List" style:next-style-name="List_20_5" style:class="list">
      <style:paragraph-properties fo:margin-left="3.175cm" fo:margin-right="0cm" fo:margin-top="0cm" fo:margin-bottom="0.423cm" style:contextual-spacing="false" fo:text-indent="-0.635cm" style:auto-text-indent="false"/>
    </style:style>
    <style:style style:name="List_20_5" style:display-name="List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List_20_5_20_Start" style:display-name="List 5 Start" style:family="paragraph" style:parent-style-name="List" style:next-style-name="List_20_5" style:class="list">
      <style:paragraph-properties fo:margin-left="3.175cm" fo:margin-right="0cm" fo:margin-top="0.423cm" fo:margin-bottom="0.212cm" style:contextual-spacing="false" fo:text-indent="-0.635cm" style:auto-text-indent="false"/>
    </style:style>
    <style:style style:name="List_20_4_20_Cont." style:display-name="List 4 Cont." style:family="paragraph" style:parent-style-name="List" style:class="list">
      <style:paragraph-properties fo:margin-left="2.54cm" fo:margin-right="0cm" fo:margin-top="0cm" fo:margin-bottom="0.212cm" style:contextual-spacing="false" fo:text-indent="0cm" style:auto-text-indent="false"/>
    </style:style>
    <style:style style:name="List_20_4_20_End" style:display-name="List 4 End" style:family="paragraph" style:parent-style-name="List" style:next-style-name="List_20_4" style:class="list">
      <style:paragraph-properties fo:margin-left="2.54cm" fo:margin-right="0cm" fo:margin-top="0cm" fo:margin-bottom="0.423cm" style:contextual-spacing="false" fo:text-indent="-0.635cm" style:auto-text-indent="false"/>
    </style:style>
    <style:style style:name="List_20_4" style:display-name="List 4" style:family="paragraph" style:parent-style-name="List" style:class="list">
      <style:paragraph-properties fo:margin-left="2.54cm" fo:margin-right="0cm" fo:margin-top="0cm" fo:margin-bottom="0.212cm" style:contextual-spacing="false" fo:text-indent="-0.635cm" style:auto-text-indent="false"/>
    </style:style>
    <style:style style:name="List_20_4_20_Start" style:display-name="List 4 Start" style:family="paragraph" style:parent-style-name="List" style:next-style-name="List_20_4" style:class="list">
      <style:paragraph-properties fo:margin-left="2.54cm" fo:margin-right="0cm" fo:margin-top="0.423cm" fo:margin-bottom="0.212cm" style:contextual-spacing="false" fo:text-indent="-0.635cm" style:auto-text-indent="false"/>
    </style:style>
    <style:style style:name="List_20_3_20_Cont." style:display-name="List 3 Cont." style:family="paragraph" style:parent-style-name="List" style:class="list">
      <style:paragraph-properties fo:margin-left="1.905cm" fo:margin-right="0cm" fo:margin-top="0cm" fo:margin-bottom="0.212cm" style:contextual-spacing="false" fo:text-indent="0cm" style:auto-text-indent="false"/>
    </style:style>
    <style:style style:name="List_20_3_20_End" style:display-name="List 3 End" style:family="paragraph" style:parent-style-name="List" style:next-style-name="List_20_3" style:class="list">
      <style:paragraph-properties fo:margin-left="1.905cm" fo:margin-right="0cm" fo:margin-top="0cm" fo:margin-bottom="0.423cm" style:contextual-spacing="false" fo:text-indent="-0.635cm" style:auto-text-indent="false"/>
    </style:style>
    <style:style style:name="List_20_3" style:display-name="List 3" style:family="paragraph" style:parent-style-name="List" style:class="list">
      <style:paragraph-properties fo:margin-left="1.905cm" fo:margin-right="0cm" fo:margin-top="0cm" fo:margin-bottom="0.212cm" style:contextual-spacing="false" fo:text-indent="-0.635cm" style:auto-text-indent="false"/>
    </style:style>
    <style:style style:name="List_20_3_20_Start" style:display-name="List 3 Start" style:family="paragraph" style:parent-style-name="List" style:next-style-name="List_20_3" style:class="list">
      <style:paragraph-properties fo:margin-left="1.905cm" fo:margin-right="0cm" fo:margin-top="0.423cm" fo:margin-bottom="0.212cm" style:contextual-spacing="false" fo:text-indent="-0.635cm" style:auto-text-indent="false"/>
    </style:style>
    <style:style style:name="List_20_2_20_Cont." style:display-name="List 2 Cont." style:family="paragraph" style:parent-style-name="List" style:class="list">
      <style:paragraph-properties fo:margin-left="1.27cm" fo:margin-right="0cm" fo:margin-top="0cm" fo:margin-bottom="0.212cm" style:contextual-spacing="false" fo:text-indent="0cm" style:auto-text-indent="false"/>
    </style:style>
    <style:style style:name="List_20_2_20_End" style:display-name="List 2 End" style:family="paragraph" style:parent-style-name="List" style:next-style-name="List_20_2" style:class="list">
      <style:paragraph-properties fo:margin-left="1.27cm" fo:margin-right="0cm" fo:margin-top="0cm" fo:margin-bottom="0.423cm" style:contextual-spacing="false" fo:text-indent="-0.635cm" style:auto-text-indent="false"/>
    </style:style>
    <style:style style:name="List_20_2" style:display-name="List 2" style:family="paragraph" style:parent-style-name="List" style:class="list">
      <style:paragraph-properties fo:margin-left="1.27cm" fo:margin-right="0cm" fo:margin-top="0cm" fo:margin-bottom="0.212cm" style:contextual-spacing="false" fo:text-indent="-0.635cm" style:auto-text-indent="false"/>
    </style:style>
    <style:style style:name="List_20_2_20_Start" style:display-name="List 2 Start" style:family="paragraph" style:parent-style-name="List" style:next-style-name="List_20_2" style:class="list">
      <style:paragraph-properties fo:margin-left="1.27cm" fo:margin-right="0cm" fo:margin-top="0.423cm" fo:margin-bottom="0.212cm" style:contextual-spacing="false" fo:text-indent="-0.635cm" style:auto-text-indent="false"/>
    </style:style>
    <style:style style:name="List_20_1_20_Cont." style:display-name="List 1 Cont." style:family="paragraph" style:parent-style-name="List" style:class="list">
      <style:paragraph-properties fo:margin-left="0.635cm" fo:margin-right="0cm" fo:margin-top="0cm" fo:margin-bottom="0.212cm" style:contextual-spacing="false" fo:text-indent="0cm" style:auto-text-indent="false"/>
    </style:style>
    <style:style style:name="List_20_1_20_End" style:display-name="List 1 End" style:family="paragraph" style:parent-style-name="List" style:next-style-name="List_20_1" style:class="list">
      <style:paragraph-properties fo:margin-left="0.635cm" fo:margin-right="0cm" fo:margin-top="0cm" fo:margin-bottom="0.423cm" style:contextual-spacing="false" fo:text-indent="-0.635cm" style:auto-text-indent="false"/>
    </style:style>
    <style:style style:name="List_20_1" style:display-name="List 1" style:family="paragraph" style:parent-style-name="List" style:class="list">
      <style:paragraph-properties fo:margin-left="0.635cm" fo:margin-right="0cm" fo:margin-top="0cm" fo:margin-bottom="0.212cm" style:contextual-spacing="false" fo:text-indent="-0.635cm" style:auto-text-indent="false"/>
    </style:style>
    <style:style style:name="List_20_1_20_Start" style:display-name="List 1 Start" style:family="paragraph" style:parent-style-name="List" style:next-style-name="List_20_1" style:class="list">
      <style:paragraph-properties fo:margin-left="0.635cm" fo:margin-right="0cm" fo:margin-top="0.423cm" fo:margin-bottom="0.212cm" style:contextual-spacing="false" fo:text-indent="-0.635cm" style:auto-text-indent="false"/>
    </style:style>
    <style:style style:name="Sender" style:family="paragraph" style:parent-style-name="Standard" style:class="extra">
      <style:paragraph-properties fo:margin-top="0cm" fo:margin-bottom="0.106cm" style:contextual-spacing="false" text:number-lines="false" text:line-number="0"/>
    </style:style>
    <style:style style:name="Illustration_20_Index_20_Heading" style:display-name="Illustration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llustration_20_Index_20_1" style:display-name="Illustration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Illustration" style:family="paragraph" style:parent-style-name="Caption" style:class="extra"/>
    <style:style style:name="Heading_20_5" style:display-name="Heading 5" style:family="paragraph" style:parent-style-name="Heading" style:next-style-name="Text_20_body" style:default-outline-level="5" style:class="chapter">
      <style:paragraph-properties fo:margin-top="0.212cm" fo:margin-bottom="0.106cm" style:contextual-spacing="false"/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chapter">
      <style:paragraph-properties fo:margin-top="0.106cm" fo:margin-bottom="0.106cm" style:contextual-spacing="false"/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7" style:display-name="Heading 7" style:family="paragraph" style:parent-style-name="Heading" style:next-style-name="Text_20_body" style:default-outline-level="7" style:class="chapter">
      <style:paragraph-properties fo:margin-top="0.106cm" fo:margin-bottom="0.106cm" style:contextual-spacing="false"/>
      <style:text-properties fo:font-size="80%" fo:font-weight="bold" style:font-size-asian="80%" style:font-weight-asian="bold" style:font-size-complex="80%" style:font-weight-complex="bold"/>
    </style:style>
    <style:style style:name="Heading_20_8" style:display-name="Heading 8" style:family="paragraph" style:parent-style-name="Heading" style:next-style-name="Text_20_body" style:default-outline-level="8" style:class="chapter">
      <style:paragraph-properties fo:margin-top="0.106cm" fo:margin-bottom="0.106cm" style:contextual-spacing="false"/>
      <style:text-properties fo:font-size="80%" fo:font-style="italic" fo:font-weight="bold" style:font-size-asian="80%" style:font-style-asian="italic" style:font-weight-asian="bold" style:font-size-complex="80%" style:font-style-complex="italic" style:font-weight-complex="bold"/>
    </style:style>
    <style:style style:name="Textkörper_20_kursiv_20_für_20_Bezeichnungen" style:display-name="Textkörper kursiv für Bezeichnungen" style:family="paragraph" style:parent-style-name="Text_20_body">
      <style:text-properties fo:font-style="italic" style:font-size-asian="10.5pt"/>
    </style:style>
    <style:style style:name="Heading_20_9" style:display-name="Heading 9" style:family="paragraph" style:parent-style-name="Heading" style:next-style-name="Text_20_body" style:default-outline-level="9" style:class="chapter">
      <style:paragraph-properties fo:margin-top="0.106cm" fo:margin-bottom="0.106cm" style:contextual-spacing="false"/>
      <style:text-properties fo:font-size="75%" fo:font-weight="bold" style:font-size-asian="75%" style:font-weight-asian="bold" style:font-size-complex="75%" style:font-weight-complex="bold"/>
    </style:style>
    <style:style style:name="Heading_20_10" style:display-name="Heading 10" style:family="paragraph" style:parent-style-name="Heading" style:next-style-name="Text_20_body" style:default-outline-level="10" style:class="chapter">
      <style:paragraph-properties fo:margin-top="0.106cm" fo:margin-bottom="0.106cm" style:contextual-spacing="false"/>
      <style:text-properties fo:font-size="75%" fo:font-weight="bold" style:font-size-asian="75%" style:font-weight-asian="bold" style:font-size-complex="75%" style:font-weight-complex="bold"/>
    </style:style>
    <style:style style:name="Signature" style:family="paragraph" style:parent-style-name="Standard" style:class="text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NSimSun" style:font-family-asian="NSimSun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Drawing" style:family="paragraph" style:parent-style-name="Caption" style:class="extra"/>
    <style:style style:name="Überschrift_20_Aufgaben" style:display-name="Überschrift Aufgaben" style:family="paragraph" style:parent-style-name="Heading" style:next-style-name="Text_20_body">
      <style:paragraph-properties fo:margin-top="0.42cm" fo:margin-bottom="1.199cm" style:contextual-spacing="false" fo:text-align="center" style:justify-single-word="false"/>
      <style:text-properties fo:font-size="18pt" fo:font-weight="bold"/>
    </style:style>
    <style:style style:name="Figure" style:family="paragraph" style:parent-style-name="Caption" style:class="extra"/>
    <style:style style:name="Überschrift_20_Einzelaufgaben" style:display-name="Überschrift Einzelaufgaben" style:family="paragraph" style:parent-style-name="Heading" style:auto-update="true">
      <style:paragraph-properties fo:margin-top="0.3cm" fo:margin-bottom="0.21cm" style:contextual-spacing="false"/>
      <style:text-properties fo:font-size="13pt" fo:font-style="normal" fo:font-weight="bold" style:font-style-asian="normal" style:font-weight-asian="normal" style:font-style-complex="normal" style:font-weight-complex="normal"/>
    </style:style>
    <style:style style:name="A_5f_Textkörper" style:display-name="A_Textkörper" style:family="paragraph" style:master-page-name="">
      <style:paragraph-properties fo:margin-top="0.199cm" fo:margin-bottom="0.4cm" style:contextual-spacing="false" fo:orphans="2" fo:widows="2" style:page-number="auto"/>
      <style:text-properties style:font-name="Liberation Mono1" fo:font-family="'Liberation Mono'" style:font-style-name="Standard" style:font-family-generic="modern" style:font-pitch="fixed" fo:font-size="14pt" style:font-size-asian="10.5pt"/>
    </style:style>
    <style:style style:name="A_5f_Textkörper_20_Hervor-grün" style:display-name="A_Textkörper Hervor-grün" style:family="paragraph" style:parent-style-name="A_5f_Textkörper">
      <style:text-properties fo:background-color="#dde8cb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NSimSun" style:font-family-asian="NSimSun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Variable" style:family="text">
      <style:text-properties fo:font-style="italic" style:font-style-asian="italic" style:font-style-complex="italic"/>
    </style:style>
    <style:style style:name="Page_20_Number" style:display-name="Page Number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Index_20_Link" style:display-name="Index Link" style:family="text"/>
    <style:style style:name="Line_20_numbering" style:display-name="Line numbering" style:family="text"/>
    <style:style style:name="Citation" style:family="text">
      <style:text-properties fo:font-style="italic" style:font-style-asian="italic" style:font-style-complex="italic"/>
    </style:style>
    <style:style style:name="Emphasis" style:family="text">
      <style:text-properties fo:font-style="italic" style:font-style-asian="italic" style:font-style-complex="italic"/>
    </style:style>
    <style:style style:name="Definition" style:family="text"/>
    <style:style style:name="Endnote_20_anchor" style:display-name="Endnote anchor" style:family="text">
      <style:text-properties style:text-position="super 58%"/>
    </style:style>
    <style:style style:name="Endnote_20_Symbol" style:display-name="Endnote Symbol" style:family="text"/>
    <style:style style:name="Footnote_20_anchor" style:display-name="Footnote anchor" style:family="text">
      <style:text-properties style:text-position="super 58%"/>
    </style:style>
    <style:style style:name="Footnote_20_Symbol" style:display-name="Footnote Symbol" style:family="text"/>
    <style:style style:name="Drop_20_Caps" style:display-name="Drop Caps" style:family="text"/>
    <style:style style:name="Teletype" style:family="text">
      <style:text-properties style:font-name="Liberation Mono" fo:font-family="'Liberation Mono'" style:font-family-generic="modern" style:font-pitch="fixed" style:font-name-asian="NSimSun" style:font-family-asian="NSimSun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Default_20_Paragraph_20_Font" style:display-name="Default Paragraph Font" style:family="text"/>
    <style:style style:name="User_20_Entry" style:display-name="User Entry" style:family="text">
      <style:text-properties style:font-name="Liberation Mono" fo:font-family="'Liberation Mono'" style:font-family-generic="modern" style:font-pitch="fixed" style:font-name-asian="NSimSun" style:font-family-asian="NSimSun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_5f_Hervor_20_-_20_Hellblau_20_4" style:display-name="_Hervor - Hellblau 4" style:family="text">
      <style:text-properties fo:font-weight="bold" fo:background-color="#dee6ef"/>
    </style:style>
    <style:style style:name="_5f_Hinweis" style:display-name="_Hinweis" style:family="text">
      <style:text-properties fo:font-weight="bold" fo:background-color="#ffffa6"/>
    </style:style>
    <style:style style:name="_5f_Tastatur" style:display-name="_Tastatur" style:family="text">
      <style:text-properties fo:font-weight="bold" fo:background-color="#dddddd" loext:padding-left="0.101cm" loext:padding-right="0.101cm" loext:padding-top="0cm" loext:padding-bottom="0cm" loext:border="0.06pt solid #808080"/>
    </style:style>
    <style:style style:name="_5f_Tx_20_Blau_20_4" style:display-name="_Tx Blau 4" style:family="text">
      <style:text-properties fo:background-color="#aadcf7"/>
    </style:style>
    <style:style style:name="_5f_Ü_20_Blau_20_4" style:display-name="_Ü Blau 4" style:family="text">
      <style:text-properties fo:background-color="#aadcf7"/>
    </style:style>
    <style:style style:name="_5f_Button" style:display-name="_Button" style:family="text">
      <style:text-properties style:use-window-font-color="true" loext:opacity="0%" fo:background-color="#dddddd" loext:padding-left="0.199cm" loext:padding-right="0.199cm" loext:padding-top="0cm" loext:padding-bottom="0cm" loext:border="0.06pt solid #666666"/>
    </style:style>
    <style:style style:name="_5f_Menü" style:display-name="_Menü" style:family="text">
      <style:text-properties fo:background-color="#64ffff" loext:padding-left="0.199cm" loext:padding-right="0.199cm" loext:padding-top="0cm" loext:padding-bottom="0cm" loext:border="0.06pt solid #00afd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List_20_1" style:display-name="List 1" text:consecutive-numbering="true">
      <text:list-level-style-bullet text:level="1" text:style-name="Bullet_20_Symbols" loext:num-list-format="%1%" text:bullet-char="●">
        <style:list-level-properties text:list-level-position-and-space-mode="label-alignment">
          <style:list-level-label-alignment text:label-followed-by="listtab" text:list-tab-stop-position="1.035cm" fo:text-indent="-0.4cm" fo:margin-left="1.035cm"/>
        </style:list-level-properties>
        <style:text-properties fo:font-family="StarSymbol" style:font-charset="x-symbol"/>
      </text:list-level-style-bullet>
      <text:list-level-style-bullet text:level="2" text:style-name="Bullet_20_Symbols" loext:num-list-format="%2%" text:bullet-char="●">
        <style:list-level-properties text:list-level-position-and-space-mode="label-alignment">
          <style:list-level-label-alignment text:label-followed-by="listtab" text:list-tab-stop-position="1.436cm" fo:text-indent="-0.4cm" fo:margin-left="1.436cm"/>
        </style:list-level-properties>
        <style:text-properties fo:font-family="StarSymbol" style:font-charset="x-symbol"/>
      </text:list-level-style-bullet>
      <text:list-level-style-bullet text:level="3" text:style-name="Bullet_20_Symbols" loext:num-list-format="%3%" text:bullet-char="●">
        <style:list-level-properties text:list-level-position-and-space-mode="label-alignment">
          <style:list-level-label-alignment text:label-followed-by="listtab" text:list-tab-stop-position="1.834cm" fo:text-indent="-0.4cm" fo:margin-left="1.834cm"/>
        </style:list-level-properties>
        <style:text-properties fo:font-family="StarSymbol" style:font-charset="x-symbol"/>
      </text:list-level-style-bullet>
      <text:list-level-style-bullet text:level="4" text:style-name="Bullet_20_Symbols" loext:num-list-format="%4%" text:bullet-char="●">
        <style:list-level-properties text:list-level-position-and-space-mode="label-alignment">
          <style:list-level-label-alignment text:label-followed-by="listtab" text:list-tab-stop-position="2.235cm" fo:text-indent="-0.4cm" fo:margin-left="2.235cm"/>
        </style:list-level-properties>
        <style:text-properties fo:font-family="StarSymbol" style:font-charset="x-symbol"/>
      </text:list-level-style-bullet>
      <text:list-level-style-bullet text:level="5" text:style-name="Bullet_20_Symbols" loext:num-list-format="%5%" text:bullet-char="●">
        <style:list-level-properties text:list-level-position-and-space-mode="label-alignment">
          <style:list-level-label-alignment text:label-followed-by="listtab" text:list-tab-stop-position="2.635cm" fo:text-indent="-0.4cm" fo:margin-left="2.635cm"/>
        </style:list-level-properties>
        <style:text-properties fo:font-family="StarSymbol" style:font-charset="x-symbol"/>
      </text:list-level-style-bullet>
      <text:list-level-style-bullet text:level="6" text:style-name="Bullet_20_Symbols" loext:num-list-format="%6%" text:bullet-char="●">
        <style:list-level-properties text:list-level-position-and-space-mode="label-alignment">
          <style:list-level-label-alignment text:label-followed-by="listtab" text:list-tab-stop-position="3.036cm" fo:text-indent="-0.4cm" fo:margin-left="3.036cm"/>
        </style:list-level-properties>
        <style:text-properties fo:font-family="StarSymbol" style:font-charset="x-symbol"/>
      </text:list-level-style-bullet>
      <text:list-level-style-bullet text:level="7" text:style-name="Bullet_20_Symbols" loext:num-list-format="%7%" text:bullet-char="●">
        <style:list-level-properties text:list-level-position-and-space-mode="label-alignment">
          <style:list-level-label-alignment text:label-followed-by="listtab" text:list-tab-stop-position="3.434cm" fo:text-indent="-0.4cm" fo:margin-left="3.434cm"/>
        </style:list-level-properties>
        <style:text-properties fo:font-family="StarSymbol" style:font-charset="x-symbol"/>
      </text:list-level-style-bullet>
      <text:list-level-style-bullet text:level="8" text:style-name="Bullet_20_Symbols" loext:num-list-format="%8%" text:bullet-char="●">
        <style:list-level-properties text:list-level-position-and-space-mode="label-alignment">
          <style:list-level-label-alignment text:label-followed-by="listtab" text:list-tab-stop-position="3.835cm" fo:text-indent="-0.4cm" fo:margin-left="3.835cm"/>
        </style:list-level-properties>
        <style:text-properties fo:font-family="StarSymbol" style:font-charset="x-symbol"/>
      </text:list-level-style-bullet>
      <text:list-level-style-bullet text:level="9" text:style-name="Bullet_20_Symbols" loext:num-list-format="%9%" text:bullet-char="●">
        <style:list-level-properties text:list-level-position-and-space-mode="label-alignment">
          <style:list-level-label-alignment text:label-followed-by="listtab" text:list-tab-stop-position="4.235cm" fo:text-indent="-0.4cm" fo:margin-left="4.235cm"/>
        </style:list-level-properties>
        <style:text-properties fo:font-family="StarSymbol" style:font-charset="x-symbol"/>
      </text:list-level-style-bullet>
      <text:list-level-style-bullet text:level="10" text:style-name="Bullet_20_Symbols" loext:num-list-format="%10%" text:bullet-char="●">
        <style:list-level-properties text:list-level-position-and-space-mode="label-alignment">
          <style:list-level-label-alignment text:label-followed-by="listtab" text:list-tab-stop-position="4.636cm" fo:text-indent="-0.4cm" fo:margin-left="4.636cm"/>
        </style:list-level-properties>
        <style:text-properties fo:font-family="StarSymbol" style:font-charset="x-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KopfzeileÜbungen" style:master-page-name="">
      <style:paragraph-properties style:page-number="auto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officeooo:paragraph-rsid="008461d1"/>
    </style:style>
    <style:style style:name="MP2" style:family="paragraph" style:parent-style-name="Footer">
      <style:text-properties officeooo:rsid="0012ac3a" officeooo:paragraph-rsid="00367756"/>
    </style:style>
    <style:style style:name="MT1" style:family="text">
      <style:text-properties fo:font-size="15pt" fo:font-weight="bold" officeooo:rsid="007beaf0" style:font-size-asian="10.5pt"/>
    </style:style>
    <style:style style:name="MT2" style:family="text">
      <style:text-properties style:text-position="super 58%" officeooo:rsid="00385e97"/>
    </style:style>
    <style:style style:name="MT3" style:family="text">
      <style:text-properties officeooo:rsid="00385e97"/>
    </style:style>
    <style:style style:name="MT4" style:family="text">
      <style:text-properties officeooo:rsid="0046f050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9cm" fo:margin-bottom="1.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span text:style-name="MT1">Exercise – Working with Styles in Writer</text:span></text:p>
      </style:header>
      <style:footer>
        <text:p text:style-name="MP2"><draw:frame draw:style-name="Mfr1" draw:name="Grafik12" text:anchor-type="paragraph" svg:x="14.679cm" svg:y="0.499cm" svg:width="2.328cm" svg:height="0.82cm" draw:z-index="6"><draw:image xlink:href="Pictures/10000000000000580000001F7E28E116.png" xlink:type="simple" xlink:show="embed" xlink:actuate="onLoad" draw:mime-type="image/png"/></draw:frame><text:span text:style-name="MT2">1)</text:span><text:span text:style-name="MT3"> Die Originale "Aufgabe_Formatvorlagen" and "Protokoll_Übungsdatei" in Deutsch sind vom </text:span>Autor: E<text:span text:style-name="MT4">llen Pape</text:span></text:p>
        <text:p text:style-name="MP2"><text:tab/>- <text:page-number text:select-page="current">4</text:page-number><text:s/>-</text:p>
      </style:footer>
    </style:master-page>
    <style:master-page style:name="Endnote" style:page-layout-name="Mpm2" draw:style-name="Mdp1"/>
    <style:master-page style:name="First_20_Page" style:display-name="First Page" style:page-layout-name="Mpm3" draw:style-name="Mdp1" style:next-style-name="Standard"/>
    <style:master-page style:name="Footnote" style:page-layout-name="Mpm2" draw:style-name="Mdp1"/>
    <style:master-page style:name="HTML" style:page-layout-name="Mpm4" draw:style-name="Mdp1"/>
    <style:master-page style:name="Left_20_Page" style:display-name="Left Page" style:page-layout-name="Mpm5" draw:style-name="Mdp1" style:next-style-name="Right_20_Page"/>
    <style:master-page style:name="Right_20_Page" style:display-name="Right Page" style:page-layout-name="Mpm6" draw:style-name="Mdp1" style:next-style-name="Left_20_Page"/>
    <style:master-page style:name="Landscape" style:page-layout-name="Mpm7" draw:style-name="Mdp1"/>
    <style:master-page style:name="Envelope" style:page-layout-name="Mpm8" draw:style-name="Mdp1"/>
    <style:master-page style:name="Index" style:page-layout-name="Mpm3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Ellen Pape</meta:initial-creator>
    <meta:creation-date>2015-08-18T16:50:16.856000000</meta:creation-date>
    <dc:date>2026-05-22T14:58:07.602634700</dc:date>
    <meta:editing-duration>PT18H27M30S</meta:editing-duration>
    <meta:editing-cycles>188</meta:editing-cycles>
    <meta:generator>LibreOffice/26.2.3.2$Windows_X86_64 LibreOffice_project/70e089b17412e4cb7773e41413306b17a2328c34</meta:generator>
    <dc:creator>Harald Berger</dc:creator>
    <meta:printed-by>Max Mustermann</meta:printed-by>
    <meta:print-date>2019-06-17T13:59:03.051000000</meta:print-date>
    <meta:document-statistic meta:table-count="0" meta:image-count="3" meta:object-count="0" meta:page-count="4" meta:paragraph-count="59" meta:word-count="583" meta:character-count="3707" meta:non-whitespace-character-count="3182"/>
  </office:meta>
</office:document-meta>
</file>